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>
      <loext:graphic-properties draw:fill="solid" draw:fill-color="#ffffff"/>
      <style:paragraph-properties fo:text-align="left"/>
      <style:text-properties fo:font-size="18pt"/>
    </style:style>
    <style:style style:name="P2" style:family="paragraph" style:parent-style-name="Standard">
      <style:paragraph-properties>
        <style:tab-stops>
          <style:tab-stop style:position="4.001cm"/>
          <style:tab-stop style:position="7.502cm"/>
        </style:tab-stops>
      </style:paragraph-properties>
    </style:style>
    <style:style style:name="P3" style:family="paragraph" style:parent-style-name="Standard">
      <style:paragraph-properties>
        <style:tab-stops>
          <style:tab-stop style:position="4.501cm"/>
        </style:tab-stops>
      </style:paragraph-properties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fo:font-weight="bold" style:font-weight-asian="bold" style:font-weight-complex="bold"/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679cm" fo:min-width="12.882cm" fo:padding-top="0.127cm" fo:padding-bottom="0.127cm" fo:padding-left="0.254cm" fo:padding-right="0.254cm" fo:wrap-option="wrap" loext:decorative="false" fo:margin-left="0.026cm" fo:margin-right="0.026cm" fo:margin-top="0.021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859cm" fo:min-width="12.855cm" fo:padding-top="0.127cm" fo:padding-bottom="0.127cm" fo:padding-left="0.254cm" fo:padding-right="0.254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753cm" fo:min-width="3.674cm" fo:padding-top="0.127cm" fo:padding-bottom="0.127cm" fo:padding-left="0.254cm" fo:padding-right="0.254cm" fo:wrap-option="wrap" loext:decorative="false" fo:margin-left="0cm" fo:margin-right="0.053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859cm" fo:min-width="7.511cm" fo:padding-top="0.127cm" fo:padding-bottom="0.127cm" fo:padding-left="0.254cm" fo:padding-right="0.254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74cm" fo:min-width="2.669cm" fo:padding-top="0.127cm" fo:padding-bottom="0.127cm" fo:padding-left="0.254cm" fo:padding-right="0.254cm" fo:wrap-option="wrap" loext:decorative="false" fo:margin-left="0cm" fo:margin-right="0.053cm" fo:margin-top="0cm" fo:margin-bottom="0.079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6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74cm" fo:min-width="2.536cm" fo:padding-top="0.127cm" fo:padding-bottom="0.127cm" fo:padding-left="0.254cm" fo:padding-right="0.254cm" fo:wrap-option="wrap" loext:decorative="false" fo:margin-left="0cm" fo:margin-right="0.079cm" fo:margin-top="0cm" fo:margin-bottom="0.079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7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21cm" fo:min-width="3.621cm" fo:padding-top="0.127cm" fo:padding-bottom="0.127cm" fo:padding-left="0.254cm" fo:padding-right="0.254cm" fo:wrap-option="wrap" loext:decorative="false" fo:margin-left="0cm" fo:margin-right="0.053cm" fo:margin-top="0cm" fo:margin-bottom="0.079cm" style:run-through="foreground" style:wrap="run-through" style:number-wrapped-paragraphs="no-limit" style:vertical-pos="from-top" style:vertical-rel="paragraph" style:horizontal-pos="left" style:horizontal-rel="page-content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8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594cm" fo:min-width="3.383cm" fo:padding-top="0.127cm" fo:padding-bottom="0.127cm" fo:padding-left="0.254cm" fo:padding-right="0.254cm" fo:wrap-option="wrap" loext:decorative="false" fo:margin-left="0cm" fo:margin-right="0.079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9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2.367cm" fo:min-width="12.961cm" fo:padding-top="0.127cm" fo:padding-bottom="0.127cm" fo:padding-left="0.254cm" fo:padding-right="0.254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1">Tilmelding – Os Campister</text:span><text:span text:style-name="T1"/></text:p>
      <text:p text:style-name="Standard" loext:marker-style-name="T1"><text:span text:style-name="T1">Julemarked – Arrild Hytteby og Camping</text:span><text:span text:style-name="T1"/></text:p>
      <text:p text:style-name="Standard"/>
      <text:p text:style-name="Standard" loext:marker-style-name="T2"><text:span text:style-name="T2">Tilmelding senest den 15. november 2026.</text:span><text:span text:style-name="T2"/></text:p>
      <text:p text:style-name="Standard"/>
      <text:p text:style-name="Standard">Navn:</text:p>
      <text:p text:style-name="Standard"><draw:custom-shape text:anchor-type="char" draw:z-index="0" draw:name="Text Box 2" draw:style-name="gr1" draw:text-style-name="P1" svg:width="13.389cm" svg:height="0.932cm" svg:x="-0.016cm" svg:y="0.051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Standard">Adresse:</text:p>
      <text:p text:style-name="Standard"><draw:custom-shape text:anchor-type="char" draw:z-index="6" draw:name="Text Box 3" draw:style-name="gr2" draw:text-style-name="P1" svg:width="13.362cm" svg:height="1.112cm" svg:x="0.064cm" svg:y="0.048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Standard">Mail:<text:tab/><text:tab/><text:tab/><text:tab/>Telefon:</text:p>
      <text:p text:style-name="Standard"><draw:custom-shape text:anchor-type="char" draw:z-index="8" draw:name="Text Box 5" draw:style-name="gr3" draw:text-style-name="P1" svg:width="4.181cm" svg:height="1.006cm" svg:x="9.218cm" svg:y="0.062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4" draw:name="Text Box 4" draw:style-name="gr4" draw:text-style-name="P1" svg:width="8.018cm" svg:height="1.112cm" svg:x="-0.016cm" svg:y="0.041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P2">Antal voksne<text:tab/>Børn<text:tab/>Hund</text:p>
      <text:p text:style-name="Standard"><draw:custom-shape text:anchor-type="char" draw:z-index="9" draw:name="Tekstfelt 10" draw:style-name="gr5" draw:text-style-name="P1" svg:width="3.176cm" svg:height="0.927cm" svg:x="7.514cm" svg:y="0.125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7" draw:name="Tekstfelt 9" draw:style-name="gr5" draw:text-style-name="P1" svg:width="3.176cm" svg:height="0.927cm" svg:x="3.715cm" svg:y="0.106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5" draw:name="Tekstfelt 8" draw:style-name="gr6" draw:text-style-name="P1" svg:width="3.043cm" svg:height="0.927cm" svg:x="0.09cm" svg:y="0.106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P3">Ankomst:<text:tab/>Afrejse:</text:p>
      <text:p text:style-name="Standard"><draw:custom-shape text:anchor-type="char" draw:z-index="2" draw:name="Tekstfelt 6" draw:style-name="gr7" draw:text-style-name="P1" svg:width="4.128cm" svg:height="0.874cm" svg:x="0cm" svg:y="0.146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3" draw:name="Tekstfelt 7" draw:style-name="gr8" draw:text-style-name="P1" svg:width="3.89cm" svg:height="0.847cm" svg:x="4.456cm" svg:y="0.178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Standard"/>
      <text:p text:style-name="Standard"><draw:custom-shape text:anchor-type="char" draw:z-index="1" draw:name="Text Box 6" draw:style-name="gr9" draw:text-style-name="P1" svg:width="13.468cm" svg:height="2.62cm" svg:x="-0.016cm" svg:y="0.478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Forslag: Hvis DCU – skriv DCU medlems - eller ACSI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Send tilmeldingen til <text:a xlink:type="simple" xlink:href="mailto:jens@jk-m.dk" text:style-name="Internet_20_link" text:visited-style-name="Visited_20_Internet_20_Link"><text:span text:style-name="Internet_20_link">jens@jk-m.dk</text:span></text:a>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da" fo:country="DK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2.3cm" style:writing-mode="page"/>
      <style:text-properties style:use-window-font-color="true" loext:opacity="0%" style:font-name="Calibri" fo:font-size="11pt" fo:language="da" fo:country="DK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2" fo:widows="2" style:writing-mode="lr-tb"/>
      <style:text-properties style:font-name="Verdana" fo:font-family="Verdana" style:font-family-generic="swiss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Kontortema">
      <loext:theme-colors loext:name="Kontor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3cm" fo:margin-left="2cm" fo:margin-right="2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Jens Kolind</meta:initial-creator>
    <dc:creator>Jens Kolind</dc:creator>
    <meta:editing-cycles>7</meta:editing-cycles>
    <meta:creation-date>2026-05-20T20:30:00</meta:creation-date>
    <dc:date>2026-08-11T12:21:00</dc:date>
    <meta:editing-duration>PT12M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0" meta:word-count="37" meta:character-count="256" meta:non-whitespace-character-count="223"/>
    <meta:user-defined meta:name="AppVersion">16.0000</meta:user-defined>
    <meta:template xlink:type="simple" xlink:actuate="onRequest" xlink:title="Normal" xlink:href=""/>
  </office:meta>
</office:document-meta>
</file>