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weight="bold" style:font-weight-asian="bold" style:font-weight-complex="bold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679cm" fo:min-width="12.882cm" fo:padding-top="0.127cm" fo:padding-bottom="0.127cm" fo:padding-left="0.254cm" fo:padding-right="0.254cm" fo:wrap-option="wrap" loext:decorative="false" fo:margin-left="0.026cm" fo:margin-right="0.026cm" fo:margin-top="0.021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859cm" fo:min-width="12.855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859cm" fo:min-width="3.674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859cm" fo:min-width="7.511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2.367cm" fo:min-width="12.961cm" fo:padding-top="0.127cm" fo:padding-bottom="0.127cm" fo:padding-left="0.254cm" fo:padding-right="0.254cm" fo:wrap-option="wrap" loext:decorative="false" fo:margin-left="0.026cm" fo:margin-right="0.026cm" fo:margin-top="0.026cm" fo:margin-bottom="0.02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Ture forslag</text:span><text:span text:style-name="T1"/></text:p>
      <text:p text:style-name="Standard"/>
      <text:p text:style-name="Standard">Navn:</text:p>
      <text:p text:style-name="Standard"><draw:custom-shape text:anchor-type="char" draw:z-index="0" draw:name="Text Box 2" draw:style-name="gr1" draw:text-style-name="P1" svg:width="13.389cm" svg:height="0.932cm" svg:x="-0.016cm" svg:y="0.051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Standard">Adresse:</text:p>
      <text:p text:style-name="Standard"><draw:custom-shape text:anchor-type="char" draw:z-index="1" draw:name="Text Box 3" draw:style-name="gr2" draw:text-style-name="P1" svg:width="13.362cm" svg:height="1.112cm" svg:x="0.064cm" svg:y="0.048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Standard">Mail:<text:tab/><text:tab/><text:tab/><text:tab/>Telefon:</text:p>
      <text:p text:style-name="Standard"><draw:custom-shape text:anchor-type="char" draw:z-index="3" draw:name="Text Box 5" draw:style-name="gr3" draw:text-style-name="P1" svg:width="4.181cm" svg:height="1.112cm" svg:x="9.218cm" svg:y="0.067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2" draw:name="Text Box 4" draw:style-name="gr4" draw:text-style-name="P1" svg:width="8.018cm" svg:height="1.112cm" svg:x="-0.016cm" svg:y="0.041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/>
      <text:p text:style-name="Standard"/>
      <text:p text:style-name="Standard"><draw:custom-shape text:anchor-type="char" draw:z-index="4" draw:name="Text Box 6" draw:style-name="gr5" draw:text-style-name="P1" svg:width="13.468cm" svg:height="2.62cm" svg:x="-0.016cm" svg:y="0.478cm"><text:p text:style-name="Frame_20_contents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Forslag: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Send forslag til <text:a xlink:type="simple" xlink:href="mailto:jens@jk-m.dk" text:style-name="Internet_20_link" text:visited-style-name="Visited_20_Internet_20_Link"><text:span text:style-name="Internet_20_link">jens@jk-m.dk</text:span></text:a>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da" fo:country="DK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2.3cm" style:writing-mode="page"/>
      <style:text-properties style:use-window-font-color="true" loext:opacity="0%" style:font-name="Calibri" fo:font-size="11pt" fo:language="da" fo:country="DK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Verdana" fo:font-family="Verdana" style:font-family-generic="swiss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Kontortema">
      <loext:theme-colors loext:name="Kontor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3cm" fo:margin-left="2cm" fo:margin-right="2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Jens Kolind</meta:initial-creator>
    <dc:creator>Jens Kolind</dc:creator>
    <meta:editing-cycles>1</meta:editing-cycles>
    <meta:creation-date>2026-04-13T20:32:00</meta:creation-date>
    <dc:date>2026-04-13T20:37:00</dc:date>
    <meta:editing-duration>PT5M</meta:editing-duration>
    <meta:generator>LibreOffice/25.8.4.1$Windows_X86_64 LibreOffice_project/6ab4ab096601e7cd763971a4dad5a6c7322a1a59</meta:generator>
    <meta:document-statistic meta:table-count="0" meta:image-count="0" meta:object-count="0" meta:page-count="1" meta:paragraph-count="6" meta:word-count="11" meta:character-count="79" meta:non-whitespace-character-count="71"/>
    <meta:user-defined meta:name="AppVersion">16.0000</meta:user-defined>
    <meta:template xlink:type="simple" xlink:actuate="onRequest" xlink:title="Normal" xlink:href=""/>
  </office:meta>
</office:document-meta>
</file>